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emscope:licenses"/><text:bookmark-start text:name="__RefHeading___list_of_software_used_for_emscope_and_their_license_1"/><text:bookmark-start text:name="list_of_software_used_for_emscope_and_their_license"/>List of software used for EMSCOPE and their license<text:bookmark-end text:name="__RefHeading___list_of_software_used_for_emscope_and_their_license_1"/><text:bookmark-end text:name="list_of_software_used_for_emscope_and_their_license"/></text:h>
      <text:p text:style-name="Text_20_body"><text:span text:style-name="Strong_20_Emphasis">dygraphs</text:span> MIT license:</text:p>
      <text:p text:style-name="Preformatted_20_Text"><text:s text:c="2"/>Copyright (c) 2009 Dan Vanderkam<text:line-break/><text:line-break/>Permission is hereby granted, free of charge, to any person<text:line-break/>obtaining a copy of this software and associated documentation<text:line-break/>files (the "Software"), to deal in the Software without<text:line-break/>restriction, including without limitation the rights to use,<text:line-break/>copy, modify, merge, publish, distribute, sublicense, and/or sell<text:line-break/>copies of the Software, and to permit persons to whom the<text:line-break/>Software is furnished to do so, subject to the following<text:line-break/>conditions:<text:line-break/><text:line-break/>The above copyright notice and this permission notice shall be<text:line-break/>included in all copies or substantial portions of the Software.<text:line-break/><text:line-break/>THE SOFTWARE IS PROVIDED "AS IS", WITHOUT WARRANTY OF ANY KIND,<text:line-break/>EXcodeSS OR IMPLIED, INCLUDING BUT NOT LIMITED TO THE WARRANTIES<text:line-break/>OF MERCHANTABILITY, FITNESS FOR A PARTICULAR PURPOSE AND<text:line-break/>NONINFRINGEMENT. IN NO EVENT SHALL THE AUTHORS OR COPYRIGHT<text:line-break/>HOLDERS BE LIABLE FOR ANY CLAIM, DAMAGES OR OTHER LIABILITY,<text:line-break/>WHETHER IN AN ACTION OF CONTRACT, TORT OR OTHERWISE, ARISING<text:line-break/>FROM, OUT OF OR IN CONNECTION WITH THE SOFTWARE OR THE USE OR<text:line-break/>OTHER DEALINGS IN THE SOFTWARE.</text:p>
      <text:p text:style-name="Horizontal_20_Line"/>
      <text:p text:style-name="Text_20_body"><text:span text:style-name="Strong_20_Emphasis">html2canvas</text:span> MIT license:</text:p>
      <text:p text:style-name="Preformatted_20_Text">Copyright (c) 2012 Niklas von Hertzen<text:line-break/><text:line-break/>Permission is hereby granted, free of charge, to any person<text:line-break/>obtaining a copy of this software and associated documentation<text:line-break/>files (the "Software"), to deal in the Software without<text:line-break/>restriction, including without limitation the rights to use,<text:line-break/>copy, modify, merge, publish, distribute, sublicense, and/or sell<text:line-break/>copies of the Software, and to permit persons to whom the<text:line-break/>Software is furnished to do so, subject to the following<text:line-break/>conditions:<text:line-break/><text:line-break/>The above copyright notice and this permission notice shall be<text:line-break/>included in all copies or substantial portions of the Software.<text:line-break/><text:line-break/>THE SOFTWARE IS PROVIDED "AS IS", WITHOUT WARRANTY OF ANY KIND,<text:line-break/>EXcodeSS OR IMPLIED, INCLUDING BUT NOT LIMITED TO THE WARRANTIES<text:line-break/>OF MERCHANTABILITY, FITNESS FOR A PARTICULAR PURPOSE AND<text:line-break/>NONINFRINGEMENT. IN NO EVENT SHALL THE AUTHORS OR COPYRIGHT<text:line-break/>HOLDERS BE LIABLE FOR ANY CLAIM, DAMAGES OR OTHER LIABILITY,<text:line-break/>WHETHER IN AN ACTION OF CONTRACT, TORT OR OTHERWISE, ARISING<text:line-break/>FROM, OUT OF OR IN CONNECTION WITH THE SOFTWARE OR THE USE OR<text:line-break/>OTHER DEALINGS IN THE SOFTWARE.</text:p>
      <text:p text:style-name="Horizontal_20_Line"/>
      <text:p text:style-name="Text_20_body"><text:span text:style-name="Strong_20_Emphasis">bootstrap</text:span> MIT license:</text:p>
      <text:p text:style-name="Preformatted_20_Text">The MIT License (MIT)<text:line-break/><text:line-break/>Copyright (c) 2011-2018 Twitter, Inc.<text:line-break/>Copyright (c) 2011-2018 The Bootstrap Authors<text:line-break/><text:line-break/>Permission is hereby granted, free of charge, to any person obtaining a copy<text:line-break/>of this software and associated documentation files (the "Software"), to deal<text:line-break/>in the Software without restriction, including without limitation the rights<text:line-break/>to use, copy, modify, merge, publish, distribute, sublicense, and/or sell<text:line-break/>copies of the Software, and to permit persons to whom the Software is<text:line-break/>furnished to do so, subject to the following conditions:<text:line-break/><text:line-break/>The above copyright notice and this permission notice shall be included in<text:line-break/>all copies or substantial portions of the Software.<text:line-break/><text:line-break/>THE SOFTWARE IS PROVIDED "AS IS", WITHOUT WARRANTY OF ANY KIND, EXcodeSS OR<text:line-break/>IMPLIED, INCLUDING BUT NOT LIMITED TO THE WARRANTIES OF MERCHANTABILITY,<text:line-break/>FITNESS FOR A PARTICULAR PURPOSE AND NONINFRINGEMENT. IN NO EVENT SHALL THE<text:line-break/>AUTHORS OR COPYRIGHT HOLDERS BE LIABLE FOR ANY CLAIM, DAMAGES OR OTHER<text:line-break/>LIABILITY, WHETHER IN AN ACTION OF CONTRACT, TORT OR OTHERWISE, ARISING FROM,<text:line-break/>OUT OF OR IN CONNECTION WITH THE SOFTWARE OR THE USE OR OTHER DEALINGS IN<text:line-break/>THE SOFTWARE.</text:p>
      <text:p text:style-name="Horizontal_20_Line"/>
      <text:p text:style-name="Text_20_body"><text:span text:style-name="Strong_20_Emphasis">jQuery</text:span> MIT license:</text:p>
      <text:p text:style-name="Preformatted_20_Text">Copyright JS Foundation and other contributors, https://js.foundation/<text:line-break/><text:line-break/>Permission is hereby granted, free of charge, to any person obtaining<text:line-break/>a copy of this software and associated documentation files (the<text:line-break/>"Software"), to deal in the Software without restriction, including<text:line-break/>without limitation the rights to use, copy, modify, merge, publish,<text:line-break/>distribute, sublicense, and/or sell copies of the Software, and to<text:line-break/>permit persons to whom the Software is furnished to do so, subject to<text:line-break/>the following conditions:<text:line-break/><text:line-break/>The above copyright notice and this permission notice shall be<text:line-break/>included in all copies or substantial portions of the Software.<text:line-break/><text:line-break/>THE SOFTWARE IS PROVIDED "AS IS", WITHOUT WARRANTY OF ANY KIND,<text:line-break/>EXcodeSS OR IMPLIED, INCLUDING BUT NOT LIMITED TO THE WARRANTIES OF<text:line-break/>MERCHANTABILITY, FITNESS FOR A PARTICULAR PURPOSE AND<text:line-break/>NONINFRINGEMENT. IN NO EVENT SHALL THE AUTHORS OR COPYRIGHT HOLDERS BE<text:line-break/>LIABLE FOR ANY CLAIM, DAMAGES OR OTHER LIABILITY, WHETHER IN AN ACTION<text:line-break/>OF CONTRACT, TORT OR OTHERWISE, ARISING FROM, OUT OF OR IN CONNECTION<text:line-break/>WITH THE SOFTWARE OR THE USE OR OTHER DEALINGS IN THE SOFTWARE.</text:p>
      <text:p text:style-name="Horizontal_20_Line"/>
      <text:p text:style-name="Text_20_body"><text:span text:style-name="Strong_20_Emphasis">popper</text:span> MIT license:</text:p>
      <text:p text:style-name="Preformatted_20_Text">Copyright © 2016 Federico Zivolo and contributors<text:line-break/><text:line-break/>Permission is hereby granted, free of charge, to any person obtaining a copy of this software and associated documentation files (the “Software”), to deal in the Software without restriction, including without limitation the rights to use, copy, modify, merge, publish, distribute, sublicense, and/or sell copies of the Software, and to permit persons to whom the Software is furnished to do so, subject to the following conditions:<text:line-break/><text:line-break/>The above copyright notice and this permission notice shall be included in all copies or substantial portions of the Software.<text:line-break/><text:line-break/>THE SOFTWARE IS PROVIDED “AS IS”, WITHOUT WARRANTY OF ANY KIND, EXcodeSS OR IMPLIED, INCLUDING BUT NOT LIMITED TO THE WARRANTIES OF MERCHANTABILITY, FITNESS FOR A PARTICULAR PURPOSE AND NONINFRINGEMENT. IN NO EVENT SHALL THE AUTHORS OR COPYRIGHT HOLDERS BE LIABLE FOR ANY CLAIM, DAMAGES OR OTHER LIABILITY, WHETHER IN AN ACTION OF CONTRACT, TORT OR OTHERWISE, ARISING FROM, OUT OF OR IN CONNECTION WITH THE SOFTWARE OR THE USE OR OTHER DEALINGS IN THE SOFTWARE.</text:p>
      <text:p text:style-name="Horizontal_20_Line"/>
      <text:p text:style-name="Text_20_body"><text:span text:style-name="Strong_20_Emphasis">JSZip</text:span> MIT license:</text:p>
      <text:p text:style-name="Preformatted_20_Text">Copyright (c) 2009-2016 Stuart Knightley, David Duponchel, Franz Buchinger, António Afonso<text:line-break/><text:line-break/>Permission is hereby granted, free of charge, to any person obtaining a copy of this software and associated documentation files (the "Software"), to deal in the Software without restriction, including without limitation the rights to use, copy, modify, merge, publish, distribute, sublicense, and/or sell copies of the Software, and to permit persons to whom the Software is furnished to do so, subject to the following conditions:<text:line-break/><text:line-break/>The above copyright notice and this permission notice shall be included in all copies or substantial portions of the Software.<text:line-break/><text:line-break/>THE SOFTWARE IS PROVIDED "AS IS", WITHOUT WARRANTY OF ANY KIND, EXcodeSS OR IMPLIED, INCLUDING BUT NOT LIMITED TO THE WARRANTIES OF MERCHANTABILITY, FITNESS FOR A PARTICULAR PURPOSE AND NONINFRINGEMENT. IN NO EVENT SHALL THE AUTHORS OR COPYRIGHT HOLDERS BE LIABLE FOR ANY CLAIM, DAMAGES OR OTHER LIABILITY, WHETHER IN AN ACTION OF CONTRACT, TORT OR OTHERWISE, ARISING FROM, OUT OF OR IN CONNECTION WITH THE SOFTWARE OR THE USE OR OTHER DEALINGS IN THE SOFT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56:43</meta:creation-date>
    <dc:creator>Generated</dc:creator>
    <dc:date>2026-09-16T09::56:43</dc:date>
    <dc:language>en-US</dc:language>
    <meta:editing-cycles>1</meta:editing-cycles>
    <meta:editing-duration>PT0S</meta:editing-duration>
    <dc:title>public:emscope:licenses</dc:title>
  </office:meta>
</office:document-meta>
</file>