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ublic:emscope:python_api"/><text:bookmark-start text:name="__RefHeading___current_api_v5_software_4.1_1"/><text:bookmark-start text:name="current_api_v5_software_4.1"/>Current API v5 — Software ≥ 4.1<text:bookmark-end text:name="__RefHeading___current_api_v5_software_4.1_1"/><text:bookmark-end text:name="current_api_v5_software_4.1"/></text:h>
      <text:p text:style-name="Text_20_body">An updated API client is available for EMScope software version <text:span text:style-name="Strong_20_Emphasis">4.1 and later</text:span>. It extends the v4 interface with several protocol and usability improvements:</text:p>
      <text:list text:style-name="List_20_1" text:continue-numbering="false">
        <text:list-item>
          <text:p text:style-name="List_20_1_Content_First"> <text:span text:style-name="Strong_20_Emphasis">Binary amplitude frames</text:span>: measurement data is now transmitted as binary WebSocket frames (<text:span text:style-name="Source_20_Text">[flags : uint8][padding : 3 bytes][float32 values …]</text:span>) instead of JSON, reducing overhead on high-frequency sweeps. The client decodes them transparently.</text:p>
        </text:list-item>
        <text:list-item>
          <text:p text:style-name="List_20_1_Content"> <text:span text:style-name="Strong_20_Emphasis">Cached frequency axis</text:span>: the server sends the frequency array only when the RBW or display range changes — not on every sweep. <text:span text:style-name="Source_20_Text">self.freq</text:span> is updated automatically and shared across consecutive binary frames.</text:p>
        </text:list-item>
        <text:list-item>
          <text:p text:style-name="List_20_1_Content"> <text:span text:style-name="Strong_20_Emphasis"><text:span text:style-name="Source_20_Text">has_sweep_data(msg)</text:span></text:span>: a new helper method that returns <text:span text:style-name="Source_20_Text">True</text:span> for both binary amplitude frames (EMI mode) and JSON <text:span text:style-name="Source_20_Text">values</text:span> messages (impedance mode), replacing the manual <text:span text:style-name="Source_20_Text">“values” in msg</text:span> check used in v4.</text:p>
        </text:list-item>
        <text:list-item>
          <text:p text:style-name="List_20_1_Content"> <text:span text:style-name="Strong_20_Emphasis"><text:span text:style-name="Source_20_Text">repetition</text:span> flag</text:span>: <text:span text:style-name="Source_20_Text">self.repetition</text:span> is set to <text:span text:style-name="Source_20_Text">True</text:span> when a quasi-peak repeat sweep was triggered (200 Hz / 9 kHz bands only).</text:p>
        </text:list-item>
        <text:list-item>
          <text:p text:style-name="List_20_1_Content"> <text:span text:style-name="Strong_20_Emphasis">Convenience setters</text:span>: dedicated methods (<text:span text:style-name="Source_20_Text">set_detector_type()</text:span>, <text:span text:style-name="Source_20_Text">set_measure_channel()</text:span>, <text:span text:style-name="Source_20_Text">set_display_range()</text:span>, <text:span text:style-name="Source_20_Text">set_amp_units()</text:span>, etc.) alongside the generic <text:span text:style-name="Source_20_Text">set_value()</text:span>.</text:p>
        </text:list-item>
        <text:list-item>
          <text:p text:style-name="List_20_1_Content_Last"> <text:span text:style-name="Strong_20_Emphasis">Parallel multi-detector measurement</text:span>: an additional example demonstrates simultaneous PK + QP + AV acquisition using three concurrent WebSocket connections and <text:span text:style-name="Source_20_Text">asyncio.gather</text:span>.</text:p>
        </text:list-item>
      </text:list>
      <text:p text:style-name="Text_20_body">The <text:a xlink:type="simple" xlink:href="https://emzer.com/wiki/lib/exe/fetch.php?media=public:emscope:api_v5.py" text:style-name="Internet_20_link" text:visited-style-name="Visited_20_Internet_20_Link">api_v5.py</text:a> and <text:a xlink:type="simple" xlink:href="https://emzer.com/wiki/lib/exe/fetch.php?media=public:emscope:api_example_v5.py" text:style-name="Internet_20_link" text:visited-style-name="Visited_20_Internet_20_Link">api_example_v5.py</text:a> files are provided. The <text:a xlink:type="simple" xlink:href="https://emzer.com/wiki/lib/exe/fetch.php?media=public:emscope:api_example_v5_multi_detector.py" text:style-name="Internet_20_link" text:visited-style-name="Visited_20_Internet_20_Link">api_example_v5_multi_detector.py</text:a> file demonstrates simultaneous PK + QP + AV measurement using parallel connections.</text:p>
      <text:p text:style-name="Text_20_body">Required libraries: <text:span text:style-name="Strong_20_Emphasis">websockets</text:span>, <text:span text:style-name="Strong_20_Emphasis">matplotlib</text:span>. Python <text:span text:style-name="Strong_20_Emphasis">3.8 or later</text:span> is required.</text:p>
      <text:p text:style-name="Text_20_body">For a detailed description of the underlying WebSocket protocol, refer to the <text:a xlink:type="simple" xlink:href="https://emzer.com/wiki/doku.php?id=public:emscope:websocket_api" text:style-name="Internet_20_link" text:visited-style-name="Visited_20_Internet_20_Link">WebSocket API</text:a> documentation.</text:p>
      <text:p text:style-name="Horizontal_20_Line"/>
      <text:h text:style-name="Heading_20_2" text:outline-level="2"><text:bookmark-start text:name="__RefHeading___legacy_apis_2"/><text:bookmark-start text:name="legacy_apis"/>Legacy APIs<text:bookmark-end text:name="__RefHeading___legacy_apis_2"/><text:bookmark-end text:name="legacy_apis"/></text:h>
      <text:h text:style-name="Heading_20_3" text:outline-level="3"><text:bookmark-start text:name="__RefHeading___software_3.13_3"/><text:bookmark-start text:name="software_3.13"/>Software ≤ 3.13<text:bookmark-end text:name="__RefHeading___software_3.13_3"/><text:bookmark-end text:name="software_3.13"/></text:h>
      <text:p text:style-name="Text_20_body">The <text:a xlink:type="simple" xlink:href="https://emzer.com/wiki/lib/exe/fetch.php?media=public:emscope:api.py" text:style-name="Internet_20_link" text:visited-style-name="Visited_20_Internet_20_Link">api.py</text:a> and <text:a xlink:type="simple" xlink:href="https://emzer.com/wiki/lib/exe/fetch.php?media=public:emscope:api_example.py" text:style-name="Internet_20_link" text:visited-style-name="Visited_20_Internet_20_Link">api_example.py</text:a> files are provided for use with EMScope software versions <text:span text:style-name="Strong_20_Emphasis">3.13 and earlier</text:span>.</text:p>
      <text:p text:style-name="Text_20_body">Required libraries: <text:span text:style-name="Strong_20_Emphasis">websockets, json</text:span>. The <text:span text:style-name="Strong_20_Emphasis">matplotlib</text:span> library is used in the example script.</text:p>
      <text:h text:style-name="Heading_20_3" text:outline-level="3"><text:bookmark-start text:name="__RefHeading___api_v4_software_4.0_4"/><text:bookmark-start text:name="api_v4_software_4.0"/>API v4 — Software = 4.0<text:bookmark-end text:name="__RefHeading___api_v4_software_4.0_4"/><text:bookmark-end text:name="api_v4_software_4.0"/></text:h>
      <text:p text:style-name="Text_20_body">A fully redesigned API client is available for EMScope software version <text:span text:style-name="Strong_20_Emphasis">4.0</text:span>. It introduces a cleaner interface, automatic RBW and display range management, robust session handling, and transparent keepalive ping/pong support.</text:p>
      <text:p text:style-name="Text_20_body">The <text:a xlink:type="simple" xlink:href="https://emzer.com/wiki/lib/exe/fetch.php?media=public:emscope:api_v4.py" text:style-name="Internet_20_link" text:visited-style-name="Visited_20_Internet_20_Link">api_v4.py</text:a> and <text:a xlink:type="simple" xlink:href="https://emzer.com/wiki/lib/exe/fetch.php?media=public:emscope:api_example_v4.py" text:style-name="Internet_20_link" text:visited-style-name="Visited_20_Internet_20_Link">api_example_v4.py</text:a> files are provided.</text:p>
      <text:p text:style-name="Text_20_body">Required libraries: <text:span text:style-name="Strong_20_Emphasis">websockets</text:span>, <text:span text:style-name="Strong_20_Emphasis">matplotlib</text:span>. Python <text:span text:style-name="Strong_20_Emphasis">3.8 or later</text:span> is requir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9::54:12</meta:creation-date>
    <dc:creator>Generated</dc:creator>
    <dc:date>2026-09-16T09::54:12</dc:date>
    <dc:language>en-US</dc:language>
    <meta:editing-cycles>1</meta:editing-cycles>
    <meta:editing-duration>PT0S</meta:editing-duration>
    <dc:title>public:emscope:python_api</dc:title>
  </office:meta>
</office:document-meta>
</file>