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2ab895930b0cf235d297b78c5f82c6.png"/>
  <manifest:file-entry manifest:media-type="image/svg+xml" manifest:full-path="Pictures/4065a29d513b52154b78310a2ea6d60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emscope:start"/><text:bookmark-start text:name="__RefHeading___emscope_1"/><text:bookmark-start text:name="emscope"/>EMSCOPE<text:bookmark-end text:name="__RefHeading___emscope_1"/><text:bookmark-end text:name="emscope"/></text:h>
      <text:p text:style-name="Text_20_body"><draw:frame draw:style-name="medialeft" draw:name="emscope.png Legend" text:anchor-type="paragraph" draw:z-index="0" svg:width="10.583333333333cm"><draw:text-box><text:p text:style-name="legendcenter"><draw:frame draw:style-name="medialeft" draw:name="emscope.png" text:anchor-type="paragraph" draw:z-index="0" svg:width="10.583333333333cm" svg:height="5.9586371527778cm"><draw:image xlink:href="Pictures/b92ab895930b0cf235d297b78c5f82c6.png" xlink:type="simple" xlink:show="embed" xlink:actuate="onLoad"/></draw:frame>emscope.png</text:p></draw:text-box></draw:frame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List of resources for EMSCOPE devices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  Wiki   </text:p>
          </table:table-cell>
          <table:table-cell office:value-type="string" table:style-name="tableheader">
            <text:p text:style-name="Table_20_Heading">   PDF   </text:p>
          </table:table-cell>
          <table:table-cell office:value-type="string" table:style-name="tableheader">
            <text:p text:style-name="Table_20_Heading">   Description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mzer.com/wiki/doku.php?id=public:emscope:user_manual" text:style-name="Internet_20_link" text:visited-style-name="Visited_20_Internet_20_Link">User Manual</text:a></text:p>
          </table:table-cell>
          <table:table-cell office:value-type="string" table:style-name="tablecell">
            <text:p text:style-name="tablealignleft"><draw:a xlink:type="simple" xlink:href="https://emzer.com/wiki/doku.php?id=public:emscope:user_manual&amp;do=export_pdf"><draw:frame draw:style-name="media" draw:name="1" text:anchor-type="as-char" draw:z-index="1" svg:width="0.92604166666667cm" svg:height="0.92604166666667cm"><draw:image xlink:href="Pictures/4065a29d513b52154b78310a2ea6d609.svg" xlink:type="simple" xlink:show="embed" xlink:actuate="onLoad"/></draw:frame></draw:a> </text:p>
          </table:table-cell>
          <table:table-cell office:value-type="string" table:style-name="tablecell">
            <text:p text:style-name="tablealignleft">EMSCOPE's User Manual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mzer.com/wiki/doku.php?id=public:emscope:websocket_api" text:style-name="Internet_20_link" text:visited-style-name="Visited_20_Internet_20_Link">WebSocket API</text:a></text:p>
          </table:table-cell>
          <table:table-cell office:value-type="string" table:style-name="tablecell">
            <text:p text:style-name="tablealignleft"><draw:a xlink:type="simple" xlink:href="https://emzer.com/wiki/doku.php?id=public:emscope:websocket_api&amp;do=export_pdf"><draw:frame draw:style-name="media" draw:name="2" text:anchor-type="as-char" draw:z-index="2" svg:width="0.92604166666667cm" svg:height="0.92604166666667cm"><draw:image xlink:href="Pictures/4065a29d513b52154b78310a2ea6d609.svg" xlink:type="simple" xlink:show="embed" xlink:actuate="onLoad"/></draw:frame></draw:a> </text:p>
          </table:table-cell>
          <table:table-cell office:value-type="string" table:style-name="tablecell">
            <text:p text:style-name="tablealignleft">A document describing how to open a WebSocket connection to control and monitor the device 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mzer.com/wiki/doku.php?id=public:emscope:javascript_api" text:style-name="Internet_20_link" text:visited-style-name="Visited_20_Internet_20_Link">Javascript API</text:a></text:p>
          </table:table-cell>
          <table:table-cell office:value-type="string" table:style-name="tablecell">
            <text:p text:style-name="tablealignleft">  </text:p>
          </table:table-cell>
          <table:table-cell office:value-type="string" table:style-name="tablecell">
            <text:p text:style-name="tablealignleft">An implementation of the API in JavaScript and examples on how to use it 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mzer.com/wiki/doku.php?id=public:emscope:python_api" text:style-name="Internet_20_link" text:visited-style-name="Visited_20_Internet_20_Link">Python API</text:a></text:p>
          </table:table-cell>
          <table:table-cell office:value-type="string" table:style-name="tablecell"/>
          <table:table-cell office:value-type="string" table:style-name="tablecell">
            <text:p text:style-name="tablealignleft">An implementation of the API in Python and examples on how to use i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mzer.com/wiki/doku.php?id=public:emscope:licenses" text:style-name="Internet_20_link" text:visited-style-name="Visited_20_Internet_20_Link">LICENSES</text:a></text:p>
          </table:table-cell>
          <table:table-cell office:value-type="string" table:style-name="tablecell">
            <text:p text:style-name="tablealignleft"><draw:a xlink:type="simple" xlink:href="https://emzer.com/wiki/doku.php?id=public:emscope:licenses&amp;do=export_pdf"><draw:frame draw:style-name="media" draw:name="3" text:anchor-type="as-char" draw:z-index="3" svg:width="0.92604166666667cm" svg:height="0.92604166666667cm"><draw:image xlink:href="Pictures/4065a29d513b52154b78310a2ea6d609.svg" xlink:type="simple" xlink:show="embed" xlink:actuate="onLoad"/></draw:frame></draw:a> </text:p>
          </table:table-cell>
          <table:table-cell office:value-type="string" table:style-name="tablecell">
            <text:p text:style-name="tablealignleft">A list of software and libraries used by the device and their licenses </text:p>
          </table:table-cell>
        </table:table-row>
      </table:table>
      <text:p text:style-name="Text_20_body">* <text:span text:style-name="Emphasis">Updates for devices can be found in the <text:a xlink:type="simple" xlink:href="https://emzer.com/updates/" text:style-name="Internet_20_link" text:visited-style-name="Visited_20_Internet_20_Link">updates for EMZER devices</text:a> pag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9::49:23</meta:creation-date>
    <dc:creator>Generated</dc:creator>
    <dc:date>2026-09-16T09::49:23</dc:date>
    <dc:language>en-US</dc:language>
    <meta:editing-cycles>1</meta:editing-cycles>
    <meta:editing-duration>PT0S</meta:editing-duration>
    <dc:title>public:emscope:start</dc:title>
  </office:meta>
</office:document-meta>
</file>